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08479 aanleggen van een meerpaal en het aanleggen van een damwand ter hoogte van Paviljoenwei 4-101 te Offingawi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30-07-2026 heeft het dagelijks bestuur van Wetterskip Fryslân een omgevingsvergunning wateractiviteit verleend aan Vereniging van Eigenaars Haven Waterrijck Sneekermeer te Offingawier te Groningen, voor het aanleggen van een meerpaal en het aanleggen van een damwand ter hoogte van Paviljoenwei 4-101 te Offingawier.</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47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7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7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7844</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08479 aanleggen van een meerpaal en het aanleggen van een damwand ter hoogte van Paviljoenwei 4-101 te Offingawier</meta:user-defined>
    <meta:user-defined meta:name="OVERHEIDop.datumEindeReactietermijn">2026-09-13</meta:user-defined>
    <meta:user-defined meta:name="OVERHEIDop.terinzageleggingBG">https://www.wetterskip.frl/melden-en-regelen/vergunningen-wetten-en-regels/inzage-verleende-vergunningen</meta:user-defined>
    <meta:user-defined meta:name="DCTERMS.W3CDTF/DCTERMS.available">2026-08-03</meta:user-defined>
    <meta:user-defined meta:name="DCTERMS.W3CDTF/OVERHEIDop.jaargang">2026</meta:user-defined>
    <meta:user-defined meta:name="OVERHEIDop.publicationIssue">20478</meta:user-defined>
    <meta:user-defined meta:name="OVERHEIDop.WsbID/DC.identifier">wsb-2026-20478</meta:user-defined>
    <meta:user-defined meta:name="OVERHEIDop.versieInformatie"/>
  </office:meta>
</office:document-meta>
</file>