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7527 wijzigen van verleende vergunning WF-1001406 dempen en compenseren van watergangen t.h.v. Riedsterweg 8, Dongj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8-07-2026 heeft het dagelijks bestuur van Wetterskip Fryslân een aanvraag ontvangen van Maatschap B. en E.R. de Jong te Ried, voor het wijzigen van verleende vergunning WF-1001406 dempen en compenseren van watergangen t.h.v. Riedsterweg 8, Dongj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46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6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6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661</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7527 wijzigen van verleende vergunning WF-1001406 dempen en compenseren van watergangen t.h.v. Riedsterweg 8, Dongjum</meta:user-defined>
    <meta:user-defined meta:name="DCTERMS.W3CDTF/DCTERMS.available">2026-08-03</meta:user-defined>
    <meta:user-defined meta:name="DCTERMS.W3CDTF/OVERHEIDop.jaargang">2026</meta:user-defined>
    <meta:user-defined meta:name="OVERHEIDop.publicationIssue">20465</meta:user-defined>
    <meta:user-defined meta:name="OVERHEIDop.WsbID/DC.identifier">wsb-2026-20465</meta:user-defined>
    <meta:user-defined meta:name="OVERHEIDop.versieInformatie"/>
  </office:meta>
</office:document-meta>
</file>