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9041 voor  het dempen van oppervlaktewater ter hoogte van Duinschooten 5 te Noordwijkerhou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 het dempen van oppervlaktewater ter hoogte van Duinschooten 5 te Noordwijkerhout.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20-07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046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46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46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0190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29041 voor  het dempen van oppervlaktewater ter hoogte van Duinschooten 5 te Noordwijkerhout.</meta:user-defined>
    <meta:user-defined meta:name="DCTERMS.W3CDTF/DCTERMS.available">2026-08-03</meta:user-defined>
    <meta:user-defined meta:name="DCTERMS.W3CDTF/OVERHEIDop.jaargang">2026</meta:user-defined>
    <meta:user-defined meta:name="OVERHEIDop.publicationIssue">20463</meta:user-defined>
    <meta:user-defined meta:name="OVERHEIDop.WsbID/DC.identifier">wsb-2026-20463</meta:user-defined>
    <meta:user-defined meta:name="OVERHEIDop.versieInformatie"/>
  </office:meta>
</office:document-meta>
</file>