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uitvoeren van 3 mechanische boringen en plaatsen van 3 peilbuizen nabij de Nederbergweg in Langerak</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9 juli 2026 en geregistreerd onder zaaknummer DSO2026072901140</text:p>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0449</text:span><text:line-break/><text:date style:data-style-name="dag" text:fixed="true" text:date-value="2026-08-03"/><text:line-break/><text:date style:data-style-name="jaar" text:fixed="true" text:date-value="2026-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49</text:span><text:date style:data-style-name="nicedate" text:fixed="true" text:date-value="2026-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449</text:span><text:date style:data-style-name="nicedate" text:fixed="true" text:date-value="2026-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Weg</meta:user-defined>
    <meta:user-defined meta:name="DC.title">Kennisgeving aanvraag omgevingsvergunning voor het uitvoeren van 3 mechanische boringen en plaatsen van 3 peilbuizen nabij de Nederbergweg in Langerak</meta:user-defined>
    <meta:user-defined meta:name="DCTERMS.W3CDTF/DCTERMS.available">2026-08-03</meta:user-defined>
    <meta:user-defined meta:name="DCTERMS.W3CDTF/OVERHEIDop.jaargang">2026</meta:user-defined>
    <meta:user-defined meta:name="OVERHEIDop.publicationIssue">20449</meta:user-defined>
    <meta:user-defined meta:name="OVERHEIDop.WsbID/DC.identifier">wsb-2026-20449</meta:user-defined>
    <meta:user-defined meta:name="OVERHEIDop.versieInformatie"/>
  </office:meta>
</office:document-meta>
</file>