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vangen van een bestaande gasleiding in de primaire waterkering en de beschermingszones A en B nabij de Pastoor van Haperstraat te Lit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vangen van een bestaande gasleiding in de primaire waterkering en de beschermingszones A en B nabij de Pastoor van Haperstraat te Lith. Het zaaknummer is 0654834092.</text:p>
            <text:p text:style-name="common-al">
            <text:span text:style-name="nadrukvet">Besluitdatum:</text:span> 30-07-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0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43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34092</meta:user-defined>
    <meta:user-defined meta:name="DCTERMS.abstract">Kabels en leidingen, Primaire waterkering, Marktplein 33 Lith</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vervangen van een bestaande gasleiding in de primaire waterkering en de beschermingszones A en B nabij de Pastoor van Haperstraat te Lith</meta:user-defined>
    <meta:user-defined meta:name="DCTERMS.W3CDTF/DCTERMS.available">2026-08-03</meta:user-defined>
    <meta:user-defined meta:name="DCTERMS.W3CDTF/OVERHEIDop.jaargang">2026</meta:user-defined>
    <meta:user-defined meta:name="OVERHEIDop.publicationIssue">20434</meta:user-defined>
    <meta:user-defined meta:name="OVERHEIDop.WsbID/DC.identifier">wsb-2026-20434</meta:user-defined>
    <meta:user-defined meta:name="OVERHEIDop.versieInformatie"/>
  </office:meta>
</office:document-meta>
</file>