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empen en graven van watergangen nabij Niehoofsterweg 35 te Oldehove</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28 juli 2026. De aanvraag betreft ‘Dempen en graven van watergangen nabij Niehoofsterweg 35 te Oldehove’.</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043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3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3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dempen en graven van watergangen nabij Niehoofsterweg 35 te Oldehove</meta:user-defined>
    <meta:user-defined meta:name="DCTERMS.W3CDTF/DCTERMS.available">2026-08-03</meta:user-defined>
    <meta:user-defined meta:name="DCTERMS.W3CDTF/OVERHEIDop.jaargang">2026</meta:user-defined>
    <meta:user-defined meta:name="OVERHEIDop.publicationIssue">20433</meta:user-defined>
    <meta:user-defined meta:name="OVERHEIDop.WsbID/DC.identifier">wsb-2026-20433</meta:user-defined>
    <meta:user-defined meta:name="OVERHEIDop.versieInformatie"/>
  </office:meta>
</office:document-meta>
</file>