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8732 voor het aanleggen en tijdelijk hebben van een hoogwatervoorziening ter hoogte van Marinevliegkamp Valkenburg</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aanleggen en tijdelijk hebben van een hoogwatervoorziening, zomerpeil 0,61 m NAP en winterpeil -0,64 m NAP, ter hoogte van de Tussenzone te Wassenaar en Katwijk en plaatselijk bekend ter hoogte van Marinevliegkamp Valkenburg.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1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42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18732 voor het aanleggen en tijdelijk hebben van een hoogwatervoorziening ter hoogte van Marinevliegkamp Valkenburg</meta:user-defined>
    <meta:user-defined meta:name="OVERHEIDop.datumEindeReactietermijn">2026-09-11</meta:user-defined>
    <meta:user-defined meta:name="OVERHEIDop.TilID/OVERHEIDop.terinzageleggingOP">til-2026-30707</meta:user-defined>
    <meta:user-defined meta:name="DCTERMS.W3CDTF/DCTERMS.available">2026-08-03</meta:user-defined>
    <meta:user-defined meta:name="DCTERMS.W3CDTF/OVERHEIDop.jaargang">2026</meta:user-defined>
    <meta:user-defined meta:name="OVERHEIDop.publicationIssue">20425</meta:user-defined>
    <meta:user-defined meta:name="OVERHEIDop.WsbID/DC.identifier">wsb-2026-20425</meta:user-defined>
    <meta:user-defined meta:name="OVERHEIDop.versieInformatie"/>
  </office:meta>
</office:document-meta>
</file>