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Intrekking omgevingsvergunning wateractiviteit – Nieuwkoopseweg 40, gemeente Pijnacker-Nootdorp (Noot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19 </text:p>
            <text:p text:style-name="common-al">Dijkgraaf en hoogheemraden van Delfland hebben het besluit genomen om een omgevingsvergunning wateractiviteit voor het lozen van afvalwater op oppervlaktewater op de locatie ter hoogte van Nieuwkoopseweg 40, gemeente Pijnacker-Nootdorp (Nootdorp) in te trekk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0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42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6-150719</meta:user-defined>
    <dc:language>nl</dc:language>
    <meta:user-defined meta:name="OVERHEIDop.locatietype/OVERHEIDop.gebiedsmarkering">Adres</meta:user-defined>
    <meta:user-defined meta:name="DC.title">Hoogheemraadschap van Delfland – Intrekking omgevingsvergunning wateractiviteit – Nieuwkoopseweg 40, gemeente Pijnacker-Nootdorp (Nootdorp)</meta:user-defined>
    <meta:user-defined meta:name="DCTERMS.W3CDTF/DCTERMS.available">2026-07-31</meta:user-defined>
    <meta:user-defined meta:name="DCTERMS.W3CDTF/OVERHEIDop.jaargang">2026</meta:user-defined>
    <meta:user-defined meta:name="OVERHEIDop.externeBijlage">Z-26-150719 intrekkingsbesluit|exb-2026-27557</meta:user-defined>
    <meta:user-defined meta:name="OVERHEIDop.publicationIssue">20422</meta:user-defined>
    <meta:user-defined meta:name="OVERHEIDop.WsbID/DC.identifier">wsb-2026-20422</meta:user-defined>
    <meta:user-defined meta:name="OVERHEIDop.versieInformatie"/>
  </office:meta>
</office:document-meta>
</file>