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en vervangen van een damwand in primair water 325392 ter plaatse van de Van Heemstraweg 57 te Beneden-Leeuwen sectie N nummer 704</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en vervangen van een damwand in primair water 325392 ter plaatse van de Van Heemstraweg 57 te Beneden-Leeuwen sectie N nummer 704. 
</text:p>
            <text:p text:style-name="common-al">Zaaknummer: 335571
</text:p>
            <text:p text:style-name="common-al">DSO verzoeknummer: 2026061100355
</text:p>
            <text:p text:style-name="common-al">Start bezwaartermijn: 30-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40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0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0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5571</meta:user-defined>
    <meta:user-defined meta:name="DCTERMS.abstract">het plaatsen en vervangen van een damwand in primair water 325392 ter plaatse van de van Heemstraweg 57 te Beneden-Leeuwen sectie N nummer 704</meta:user-defined>
    <dc:language>nl</dc:language>
    <meta:user-defined meta:name="OVERHEIDop.locatietype/OVERHEIDop.gebiedsmarkering">Vlak</meta:user-defined>
    <meta:user-defined meta:name="DC.title">Waterschap Rivierenland - verlenen omgevingsvergunning voor het plaatsen en vervangen van een damwand in primair water 325392 ter plaatse van de Van Heemstraweg 57 te Beneden-Leeuwen sectie N nummer 704</meta:user-defined>
    <meta:user-defined meta:name="DCTERMS.W3CDTF/DCTERMS.available">2026-07-31</meta:user-defined>
    <meta:user-defined meta:name="DCTERMS.W3CDTF/OVERHEIDop.jaargang">2026</meta:user-defined>
    <meta:user-defined meta:name="OVERHEIDop.publicationIssue">20405</meta:user-defined>
    <meta:user-defined meta:name="OVERHEIDop.WsbID/DC.identifier">wsb-2026-20405</meta:user-defined>
    <meta:user-defined meta:name="OVERHEIDop.versieInformatie"/>
  </office:meta>
</office:document-meta>
</file>