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een afrastering op de regionale waterkering en in winterbed Linge ter hoogte van Deilsedijk 81 te Deil sectie L nummer 1566</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een afrastering op de regionale waterkering en in winterbed Linge ter hoogte van Deilsedijk 81 te Deil sectie L nummer 1566. 
</text:p>
            <text:p text:style-name="common-al">Zaaknummer: 334453
</text:p>
            <text:p text:style-name="common-al">DSO verzoeknummer: 2026060200995
</text:p>
            <text:p text:style-name="common-al">Start bezwaartermijn: 30-07-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40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0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34453</meta:user-defined>
    <meta:user-defined meta:name="DCTERMS.abstract">het plaatsen van een afrastering op de regionale waterkering en in winterbed Linge ter hoogte van Deilsedijk 81 te Deil L 156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een afrastering op de regionale waterkering en in winterbed Linge ter hoogte van Deilsedijk 81 te Deil sectie L nummer 1566</meta:user-defined>
    <meta:user-defined meta:name="DCTERMS.W3CDTF/DCTERMS.available">2026-07-31</meta:user-defined>
    <meta:user-defined meta:name="DCTERMS.W3CDTF/OVERHEIDop.jaargang">2026</meta:user-defined>
    <meta:user-defined meta:name="OVERHEIDop.publicationIssue">20402</meta:user-defined>
    <meta:user-defined meta:name="OVERHEIDop.WsbID/DC.identifier">wsb-2026-20402</meta:user-defined>
    <meta:user-defined meta:name="OVERHEIDop.versieInformatie"/>
  </office:meta>
</office:document-meta>
</file>