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aanbrengen van twee dammen achter Bommelskoussedijk 7 a in Klaaswaa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aanbrengen van twee dammen achter Bommelskoussedijk 7 a in Klaaswaal..</text:p>
            <text:p text:style-name="common-al">Zaaknummer: VTH202602-0368</text:p>
            <text:p text:style-name="common-al">Start bezwaartermijn (6 weken): 31-07-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39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9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9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2-0368</meta:user-defined>
    <meta:user-defined meta:name="DCTERMS.abstract">Het aanbrengen van twee dammen in oppervlaktewater achter Bommelskoussedijk 7 a in Klaaswaal</meta:user-defined>
    <dc:language>nl</dc:language>
    <meta:user-defined meta:name="OVERHEIDop.locatietype/OVERHEIDop.gebiedsmarkering">Punt</meta:user-defined>
    <meta:user-defined meta:name="OVERHEIDop.locatietype/OVERHEIDop.gebiedsmarkering">Punt</meta:user-defined>
    <meta:user-defined meta:name="DC.title">Waterschap Hollandse Delta - watervergunning voor het aanbrengen van twee dammen achter Bommelskoussedijk 7 a in Klaaswaal</meta:user-defined>
    <meta:user-defined meta:name="DCTERMS.W3CDTF/DCTERMS.available">2026-07-31</meta:user-defined>
    <meta:user-defined meta:name="DCTERMS.W3CDTF/OVERHEIDop.jaargang">2026</meta:user-defined>
    <meta:user-defined meta:name="OVERHEIDop.publicationIssue">20397</meta:user-defined>
    <meta:user-defined meta:name="OVERHEIDop.WsbID/DC.identifier">wsb-2026-20397</meta:user-defined>
    <meta:user-defined meta:name="OVERHEIDop.versieInformatie"/>
  </office:meta>
</office:document-meta>
</file>