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verwijderen en aanleggen van elektrakabels en gasleidingen in de primaire waterkering, de BZA, BZB, het PVVR en over een a-watergang per open ontgraving en gestuurde boring voor het dijkversterkingsproject MeMa nabij de Megensedijk 8 te Machar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verwijderen en aanleggen van elektrakabels en gasleidingen in de primaire waterkering, de BZA, BZB, het PVVR en over een a-watergang per open ontgraving en gestuurde boring voor het dijkversterkingsproject MeMa nabij de Megensedijk 8 te Macharen. Het zaaknummer is 0654817968.</text:p>
            <text:p text:style-name="common-al">
            <text:span text:style-name="nadrukvet">Besluitdatum:</text:span> 29-07-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9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39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9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9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17968</meta:user-defined>
    <meta:user-defined meta:name="DCTERMS.abstract">Kabels en leidingen, MeMa, Primaire waterkering, PVVR, Megensedijk 8, Macharen</meta:user-defined>
    <dc:language>nl</dc:language>
    <meta:user-defined meta:name="OVERHEIDop.locatietype/OVERHEIDop.gebiedsmarkering">Vlak</meta:user-defined>
    <meta:user-defined meta:name="DC.title">Omgevingsvergunning verleend voor het verwijderen en aanleggen van elektrakabels en gasleidingen in de primaire waterkering, de BZA, BZB, het PVVR en over een a-watergang per open ontgraving en gestuurde boring voor het dijkversterkingsproject MeMa nabij de Megensedijk 8 te Macharen</meta:user-defined>
    <meta:user-defined meta:name="DCTERMS.W3CDTF/DCTERMS.available">2026-07-31</meta:user-defined>
    <meta:user-defined meta:name="DCTERMS.W3CDTF/OVERHEIDop.jaargang">2026</meta:user-defined>
    <meta:user-defined meta:name="OVERHEIDop.publicationIssue">20393</meta:user-defined>
    <meta:user-defined meta:name="OVERHEIDop.WsbID/DC.identifier">wsb-2026-20393</meta:user-defined>
    <meta:user-defined meta:name="OVERHEIDop.versieInformatie"/>
  </office:meta>
</office:document-meta>
</file>