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groten van duikers, het aanpassen van stuwen en het aanleggen van een vispassage op verschillende locaties binnen de gemeente Hoeksche Waard</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8-07-2026 en geregistreerd onder zaaknummer  VTH202607-0810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39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9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9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810</meta:user-defined>
    <meta:user-defined meta:name="DCTERMS.abstract">het vergroten van duikers, het aanpassen van stuwen en het aanleggen van een vispassage op verschillende locaties binnen de gemeente Hoeksche Waard</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groten van duikers, het aanpassen van stuwen en het aanleggen van een vispassage op verschillende locaties binnen de gemeente Hoeksche Waard</meta:user-defined>
    <meta:user-defined meta:name="DCTERMS.W3CDTF/DCTERMS.available">2026-07-31</meta:user-defined>
    <meta:user-defined meta:name="DCTERMS.W3CDTF/OVERHEIDop.jaargang">2026</meta:user-defined>
    <meta:user-defined meta:name="OVERHEIDop.publicationIssue">20392</meta:user-defined>
    <meta:user-defined meta:name="OVERHEIDop.WsbID/DC.identifier">wsb-2026-20392</meta:user-defined>
    <meta:user-defined meta:name="OVERHEIDop.versieInformatie"/>
  </office:meta>
</office:document-meta>
</file>