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egenvergunning voor aanbrengen en tijdelijk hebben van 16 spandoeken op diverse plaatsen langs erftoegangswegen in de Hoeksche Waar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aanbrengen en tijdelijk hebben van 16 spandoeken op diverse plaatsen langs erftoegangswegen in de Hoeksche Waard. een wegenvergunning te verlenen.</text:p>
            <text:p text:style-name="common-al">Zaaknummer: VTH202605-0020</text:p>
            <text:p text:style-name="common-al">Start bezwaartermijn (6 weken): 31-07-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38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8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8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5-0020</meta:user-defined>
    <meta:user-defined meta:name="DCTERMS.abstract">het aanbrengen en tijdelijk hebben van 16 spandoeken op diverse plaatsen langs erftoegangswegen in de Hoeksche Waard</meta:user-defined>
    <dc:language>nl</dc:language>
    <meta:user-defined meta:name="OVERHEIDop.locatietype/OVERHEIDop.gebiedsmarkering">Vlak</meta:user-defined>
    <meta:user-defined meta:name="DC.title">Waterschap Hollandse Delta - wegenvergunning voor aanbrengen en tijdelijk hebben van 16 spandoeken op diverse plaatsen langs erftoegangswegen in de Hoeksche Waard</meta:user-defined>
    <meta:user-defined meta:name="DCTERMS.W3CDTF/DCTERMS.available">2026-07-31</meta:user-defined>
    <meta:user-defined meta:name="DCTERMS.W3CDTF/OVERHEIDop.jaargang">2026</meta:user-defined>
    <meta:user-defined meta:name="OVERHEIDop.publicationIssue">20386</meta:user-defined>
    <meta:user-defined meta:name="OVERHEIDop.WsbID/DC.identifier">wsb-2026-20386</meta:user-defined>
    <meta:user-defined meta:name="OVERHEIDop.versieInformatie"/>
  </office:meta>
</office:document-meta>
</file>