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am met duiker tijdelijk verlengen Emmapoldertocht Middenweg Eemshav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4 juli 2026. De aanvraag betreft ‘Dam met duiker tijdelijk verlengen Emmapoldertocht Middenweg Eemshav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38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Aanvraag omgevingsvergunning Dam met duiker tijdelijk verlengen Emmapoldertocht Middenweg Eemshaven</meta:user-defined>
    <meta:user-defined meta:name="DCTERMS.W3CDTF/DCTERMS.available">2026-07-31</meta:user-defined>
    <meta:user-defined meta:name="DCTERMS.W3CDTF/OVERHEIDop.jaargang">2026</meta:user-defined>
    <meta:user-defined meta:name="OVERHEIDop.publicationIssue">20382</meta:user-defined>
    <meta:user-defined meta:name="OVERHEIDop.WsbID/DC.identifier">wsb-2026-20382</meta:user-defined>
    <meta:user-defined meta:name="OVERHEIDop.versieInformatie"/>
  </office:meta>
</office:document-meta>
</file>