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ppervlaktewater onttrekken Ds. Germsweg 1 Veenhuiz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3 juli 2026. De aanvraag betreft ‘Oppervlaktewater onttrekken Ds. Germsweg 1 Veenhuiz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37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7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Oppervlaktewater onttrekken Ds. Germsweg 1 Veenhuizen</meta:user-defined>
    <meta:user-defined meta:name="DCTERMS.W3CDTF/DCTERMS.available">2026-07-31</meta:user-defined>
    <meta:user-defined meta:name="DCTERMS.W3CDTF/OVERHEIDop.jaargang">2026</meta:user-defined>
    <meta:user-defined meta:name="OVERHEIDop.publicationIssue">20376</meta:user-defined>
    <meta:user-defined meta:name="OVERHEIDop.WsbID/DC.identifier">wsb-2026-20376</meta:user-defined>
    <meta:user-defined meta:name="OVERHEIDop.versieInformatie"/>
  </office:meta>
</office:document-meta>
</file>