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bels en leidingen leggen Hoeksmeersterweg 11 Garrelsweer</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3 juli 2026. De aanvraag betreft ‘Kabels en leidingen leggen Hoeksmeersterweg 11 Garrelsweer’.</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037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7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7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Kabels en leidingen leggen Hoeksmeersterweg 11 Garrelsweer</meta:user-defined>
    <meta:user-defined meta:name="DCTERMS.W3CDTF/DCTERMS.available">2026-07-31</meta:user-defined>
    <meta:user-defined meta:name="DCTERMS.W3CDTF/OVERHEIDop.jaargang">2026</meta:user-defined>
    <meta:user-defined meta:name="OVERHEIDop.publicationIssue">20374</meta:user-defined>
    <meta:user-defined meta:name="OVERHEIDop.WsbID/DC.identifier">wsb-2026-20374</meta:user-defined>
    <meta:user-defined meta:name="OVERHEIDop.versieInformatie"/>
  </office:meta>
</office:document-meta>
</file>