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uitvoeren van diverse werkzaamheden, o.a. het aanleggen van een tijdelijke fietsbrug, het aanbrengen van damwanden en het verwijderen van bestaande dieselmotoren en pompen nabij de Gennerdijk 20 in Hasselt (renovatie gemaal Streukelerzijl)</text:p>
      <text:section text:name="zakelijke-mededeling_id1-3-2" text:style-name="zakelijke-mededeling">
        <text:section text:name="zakelijke-mededeling-tekst_id1-3-2-1" text:style-name="zakelijke-mededeling-tekst">
          <text:section text:name="tekst_id1-3-2-1-1" text:style-name="tekst">
            <text:p text:style-name="common-al">Op 28 juli 2026 heeft het dagelijks bestuur van Waterschap Drents Overijsselse Delta een omgevingsvergunning wateractiviteit verleend voor het uitvoeren van diverse werkzaamheden binnen primaire waterkering 9 inclusief beschermingszone A en het profiel van vrije ruimte, A‑oppervlaktewaterlichaam SZ (Groote Grift) inclusief beschermingszone en uit de overige waterkering 9003 nabij de Gennerdijk 20 in Hasselt (Z/26/075816). De werkzaamheden bestaan uit:</text:p>
            <text:p text:style-name="common-al"/>
            <text:list text:style-name="id1-3-2-1-1-3">
              <text:list-item text:style-override="id1-3-2-1-1-3-1">
                <text:number>1.</text:number>
                <text:p text:style-name="al">verwijderen van diverse (constructieve) onderdelen en civiele kunstwerken/objecten binnen</text:p>
              </text:list-item>
              <text:list-item text:style-override="id1-3-2-1-1-3-2">
                <text:number>2.</text:number>
                <text:p text:style-name="al">verwijderen van de bestaande dieselmotoren en pompen</text:p>
              </text:list-item>
              <text:list-item text:style-override="id1-3-2-1-1-3-3">
                <text:number>3.</text:number>
                <text:p text:style-name="al">gedeeltelijk verwijderen van de bovenbouw van het gemaal</text:p>
              </text:list-item>
              <text:list-item text:style-override="id1-3-2-1-1-3-4">
                <text:number>4.</text:number>
                <text:p text:style-name="al">het aanleggen van een tijdelijke fietsbrug</text:p>
              </text:list-item>
              <text:list-item text:style-override="id1-3-2-1-1-3-5">
                <text:number>5.</text:number>
                <text:p text:style-name="al">het herbouwen van de bovenbouw van het gemaal</text:p>
              </text:list-item>
              <text:list-item text:style-override="id1-3-2-1-1-3-6">
                <text:number>6.</text:number>
                <text:p text:style-name="al">verdiepen van de pompenkelder uit primaire waterkering 9 inclusief het profiel van vrije ruimte en A‑oppervlaktewaterlichaam SZ inclusief beschermingszone</text:p>
              </text:list-item>
              <text:list-item text:style-override="id1-3-2-1-1-3-7">
                <text:number>7.</text:number>
                <text:p text:style-name="al">plaatsen van nieuwe pompen en elektrische aandrijvingen</text:p>
              </text:list-item>
              <text:list-item text:style-override="id1-3-2-1-1-3-8">
                <text:number>8.</text:number>
                <text:p text:style-name="al">vernieuwen van de betonconstructie/kokerconstructie ten behoeve van de aan- en afvoer</text:p>
              </text:list-item>
              <text:list-item text:style-override="id1-3-2-1-1-3-9">
                <text:number>9.</text:number>
                <text:p text:style-name="al">aanbrengen van nieuwe damwanden; een onderwaterbetonvloer; een vispassage; verharding en hekwerken</text:p>
              </text:list-item>
            </text:list>
            <text:p text:style-name="common-al">De vergunning is op 29 juli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29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9 september 2026 kunt u tegen deze omgevingsvergunning wateractiviteit bezwaar maken bij het dagelijks bestuur van Waterschap Drents Overijsselse Delta, Postbus 60, 8000 AB Zwolle. Dit bezwaarschrift moet ondertekend zijn en bevat tenminste:</text:p>
            <text:list text:style-name="id1-3-2-1-1-11">
              <text:list-item text:style-override="id1-3-2-1-1-11-1">
                <text:number>1.</text:number>
                <text:p text:style-name="al">de naam en het adres van de indiener;</text:p>
              </text:list-item>
              <text:list-item text:style-override="id1-3-2-1-1-11-2">
                <text:number>2.</text:number>
                <text:p text:style-name="al">de dagtekening (datum) van het bezwaarschrift;</text:p>
              </text:list-item>
              <text:list-item text:style-override="id1-3-2-1-1-11-3">
                <text:number>3.</text:number>
                <text:p text:style-name="al">de gronden van het bezwaar;</text:p>
              </text:list-item>
              <text:list-item text:style-override="id1-3-2-1-1-11-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36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uitvoeren van diverse werkzaamheden, o.a. het aanleggen van een tijdelijke fietsbrug, het aanbrengen van damwanden en het verwijderen van bestaande dieselmotoren en pompen nabij de Gennerdijk 20 in Hasselt (renovatie gemaal Streukelerzijl)</meta:user-defined>
    <meta:user-defined meta:name="DCTERMS.W3CDTF/DCTERMS.available">2026-07-31</meta:user-defined>
    <meta:user-defined meta:name="DCTERMS.W3CDTF/OVERHEIDop.jaargang">2026</meta:user-defined>
    <meta:user-defined meta:name="OVERHEIDop.publicationIssue">20369</meta:user-defined>
    <meta:user-defined meta:name="OVERHEIDop.WsbID/DC.identifier">wsb-2026-20369</meta:user-defined>
    <meta:user-defined meta:name="OVERHEIDop.versieInformatie"/>
  </office:meta>
</office:document-meta>
</file>