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675 voor het aanbrengen van een waterleiding nabij Wilhelminalaan 19 te Zwanenburg.</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middels een boogzinker aanbrengen van PE100 SDR11 waterleiding Ø 63 mm binnen een kwetsbaar kwelgebied binnen de beschermingszone van een regionale kering nabij Wilhelminalaan 19 te Zwanenburg.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text:p>
            <text:p text:style-name="common-al"> U kunt Rijnland tot 11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6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6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675 voor het aanbrengen van een waterleiding nabij Wilhelminalaan 19 te Zwanenburg.</meta:user-defined>
    <meta:user-defined meta:name="OVERHEIDop.datumEindeReactietermijn">2026-09-11</meta:user-defined>
    <meta:user-defined meta:name="OVERHEIDop.TilID/OVERHEIDop.terinzageleggingOP">til-2026-30587</meta:user-defined>
    <meta:user-defined meta:name="DCTERMS.W3CDTF/DCTERMS.available">2026-07-31</meta:user-defined>
    <meta:user-defined meta:name="DCTERMS.W3CDTF/OVERHEIDop.jaargang">2026</meta:user-defined>
    <meta:user-defined meta:name="OVERHEIDop.publicationIssue">20366</meta:user-defined>
    <meta:user-defined meta:name="OVERHEIDop.WsbID/DC.identifier">wsb-2026-20366</meta:user-defined>
    <meta:user-defined meta:name="OVERHEIDop.versieInformatie"/>
  </office:meta>
</office:document-meta>
</file>