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ing Herstel Oldijkstertocht en talud primaire waterkering Kadijk 42 Delfzijl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15 juli 2026. De aanvraag betreft ‘Herstel Oldijkstertocht en talud primaire waterkering Kadijk 42 Delfzijl’.</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036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6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6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ing Herstel Oldijkstertocht en talud primaire waterkering Kadijk 42 Delfzijl</meta:user-defined>
    <meta:user-defined meta:name="DCTERMS.W3CDTF/DCTERMS.available">2026-07-31</meta:user-defined>
    <meta:user-defined meta:name="DCTERMS.W3CDTF/OVERHEIDop.jaargang">2026</meta:user-defined>
    <meta:user-defined meta:name="OVERHEIDop.publicationIssue">20362</meta:user-defined>
    <meta:user-defined meta:name="OVERHEIDop.WsbID/DC.identifier">wsb-2026-20362</meta:user-defined>
    <meta:user-defined meta:name="OVERHEIDop.versieInformatie"/>
  </office:meta>
</office:document-meta>
</file>