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een mantelzorgwoning in de beschermingszone van de primaire waterkering ter plaatse van Lekdijk 75 te Nieuw-Lekker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een mantelzorgwoning in de beschermingszone van de primaire waterkering ter plaatse van Lekdijk 75 te Nieuw-Lekkerland. 
</text:p>
            <text:p text:style-name="common-al">Zaaknummer: 326103
</text:p>
            <text:p text:style-name="common-al">DSO verzoeknummer: 2026031500263
</text:p>
            <text:p text:style-name="common-al">Start bezwaartermijn: 30-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35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5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5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6103</meta:user-defined>
    <meta:user-defined meta:name="DCTERMS.abstract">het plaatsen van een mantelzorgwoning in de beschermingszone van de primaire waterkering ter plaatse van Lekdijk 75 te Nieuw-Lekkerland</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plaatsen van een mantelzorgwoning in de beschermingszone van de primaire waterkering ter plaatse van Lekdijk 75 te Nieuw-Lekkerland</meta:user-defined>
    <meta:user-defined meta:name="DCTERMS.W3CDTF/DCTERMS.available">2026-07-31</meta:user-defined>
    <meta:user-defined meta:name="DCTERMS.W3CDTF/OVERHEIDop.jaargang">2026</meta:user-defined>
    <meta:user-defined meta:name="OVERHEIDop.publicationIssue">20353</meta:user-defined>
    <meta:user-defined meta:name="OVERHEIDop.WsbID/DC.identifier">wsb-2026-20353</meta:user-defined>
    <meta:user-defined meta:name="OVERHEIDop.versieInformatie"/>
  </office:meta>
</office:document-meta>
</file>