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herontwikkelen van stationsomgeving bovengronds ter plaatse van Stationsstraat - Sint Walburg te Z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herontwikkelen van stationsomgeving bovengronds ter plaatse van Stationsstraat - Sint Walburg te Zetten 
</text:p>
            <text:p text:style-name="common-al">Zaaknummer: 341181
</text:p>
            <text:p text:style-name="common-al">DSO verzoeknummer: 2026072900062
</text:p>
            <text:p text:style-name="common-al">Ontvangst aanvraag: 29-07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34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34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34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181</meta:user-defined>
    <meta:user-defined meta:name="DCTERMS.abstract">het herontwikkelen van stationsomgeving bovengronds ter plaatse van Stationsstraat - Sint Walburg te Zetten</meta:user-defined>
    <dc:language>nl</dc:language>
    <meta:user-defined meta:name="OVERHEIDop.locatietype/OVERHEIDop.gebiedsmarkering">Vlak</meta:user-defined>
    <meta:user-defined meta:name="DC.title">Waterschap Rivierenland - aanvraag omgevingsvergunning voor het herontwikkelen van stationsomgeving bovengronds ter plaatse van Stationsstraat - Sint Walburg te Zett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20342</meta:user-defined>
    <meta:user-defined meta:name="OVERHEIDop.WsbID/DC.identifier">wsb-2026-20342</meta:user-defined>
    <meta:user-defined meta:name="OVERHEIDop.versieInformatie"/>
  </office:meta>
</office:document-meta>
</file>