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verharden van het terrein ter plaatse van Barbarastraat 1 te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verharden van het terrein ter plaatse van Barbarastraat 1 te Lent 
</text:p>
            <text:p text:style-name="common-al">Zaaknummer: 341178
</text:p>
            <text:p text:style-name="common-al">DSO verzoeknummer: 2026072801405
</text:p>
            <text:p text:style-name="common-al">Ontvangst aanvraag: 28-07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33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33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33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1178</meta:user-defined>
    <meta:user-defined meta:name="DCTERMS.abstract">het verharden van het terrein ter plaatse van Barbarastraat 1 te Len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verharden van het terrein ter plaatse van Barbarastraat 1 te Lent</meta:user-defined>
    <meta:user-defined meta:name="DCTERMS.W3CDTF/DCTERMS.available">2026-07-31</meta:user-defined>
    <meta:user-defined meta:name="DCTERMS.W3CDTF/OVERHEIDop.jaargang">2026</meta:user-defined>
    <meta:user-defined meta:name="OVERHEIDop.publicationIssue">20334</meta:user-defined>
    <meta:user-defined meta:name="OVERHEIDop.WsbID/DC.identifier">wsb-2026-20334</meta:user-defined>
    <meta:user-defined meta:name="OVERHEIDop.versieInformatie"/>
  </office:meta>
</office:document-meta>
</file>