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vangen van een beschoeiing ter plaatse van Muisbroekseweg 35 te Giessen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vangen van een beschoeiing ter plaatse van Muisbroekseweg 35 te Giessenburg 
</text:p>
            <text:p text:style-name="common-al">Zaaknummer: 341172
</text:p>
            <text:p text:style-name="common-al">DSO verzoeknummer: 2026072801477
</text:p>
            <text:p text:style-name="common-al">Ontvangst aanvraag: 28-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32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172</meta:user-defined>
    <meta:user-defined meta:name="DCTERMS.abstract">het vervangen van een beschoeiing ter plaatse van Muisbroekseweg 35 te Giessenburg</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vangen van een beschoeiing ter plaatse van Muisbroekseweg 35 te Giessenburg</meta:user-defined>
    <meta:user-defined meta:name="DCTERMS.W3CDTF/DCTERMS.available">2026-07-31</meta:user-defined>
    <meta:user-defined meta:name="DCTERMS.W3CDTF/OVERHEIDop.jaargang">2026</meta:user-defined>
    <meta:user-defined meta:name="OVERHEIDop.publicationIssue">20324</meta:user-defined>
    <meta:user-defined meta:name="OVERHEIDop.WsbID/DC.identifier">wsb-2026-20324</meta:user-defined>
    <meta:user-defined meta:name="OVERHEIDop.versieInformatie"/>
  </office:meta>
</office:document-meta>
</file>