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791 voor het gebruiken van een werktuig van 20.000 kg ter hoogte van Herenweg 145A te Rijnsaterwoude in de gemeente Kaag en Braassem.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gebruiken van een werktuig van 20.000 kg in de kern- en beschermingszone van een waterkering voor de aanleggen van 32 bodemenergiesystemen ter hoogte van Herenweg 145A te Rijnsaterwoude in de gemeente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1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791 voor het gebruiken van een werktuig van 20.000 kg ter hoogte van Herenweg 145A te Rijnsaterwoude in de gemeente Kaag en Braassem.</meta:user-defined>
    <meta:user-defined meta:name="OVERHEIDop.datumEindeReactietermijn">2026-09-11</meta:user-defined>
    <meta:user-defined meta:name="OVERHEIDop.TilID/OVERHEIDop.terinzageleggingOP">til-2026-30540</meta:user-defined>
    <meta:user-defined meta:name="DCTERMS.W3CDTF/DCTERMS.available">2026-07-31</meta:user-defined>
    <meta:user-defined meta:name="DCTERMS.W3CDTF/OVERHEIDop.jaargang">2026</meta:user-defined>
    <meta:user-defined meta:name="OVERHEIDop.publicationIssue">20317</meta:user-defined>
    <meta:user-defined meta:name="OVERHEIDop.WsbID/DC.identifier">wsb-2026-20317</meta:user-defined>
    <meta:user-defined meta:name="OVERHEIDop.versieInformatie"/>
  </office:meta>
</office:document-meta>
</file>