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 vergunning voor het aanbrengen van een kabeltracé ter hoogte van Karl Weisbardstraat 7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0522, verzenddatum 28 juli 2026)</text:p>
            <text:p text:style-name="common-al"/>
            <text:p text:style-name="common-al">Het hoogheemraadschap heeft een omgevingsvergunning voor een wateractiviteit gewijzigd. De omgevingsvergunning gaat over het aanbrengen van een kabeltracé ter hoogte van Karl Weisbardstraat 7 in Rotterdam. De wijziging is omdat het tracé anders wordt gelegd zodat er niet gegraven hoeft te worden in de buurttuin.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30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0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05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Wijziging vergunning voor het aanbrengen van een kabeltracé ter hoogte van Karl Weisbardstraat 7 in Rotterdam</meta:user-defined>
    <meta:user-defined meta:name="DCTERMS.W3CDTF/DCTERMS.available">2026-07-30</meta:user-defined>
    <meta:user-defined meta:name="DCTERMS.W3CDTF/OVERHEIDop.jaargang">2026</meta:user-defined>
    <meta:user-defined meta:name="OVERHEIDop.publicationIssue">20305</meta:user-defined>
    <meta:user-defined meta:name="OVERHEIDop.WsbID/DC.identifier">wsb-2026-20305</meta:user-defined>
    <meta:user-defined meta:name="OVERHEIDop.versieInformatie"/>
  </office:meta>
</office:document-meta>
</file>