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een mantelbuis met kabel voor aan- en afvoer ter hoogte van Autolettestraat 2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2091, verzenddatum 28 jul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middels een gestuurde boring </text:p>
            <text:p text:style-name="common-al">aanbrengen van een mantelbuis met kabel in het beperkingengebied van een oppervlaktewaterlichaam voor aan- en afvoer ter hoogte van Autolettestraat 20 in </text:p>
            <text:p text:style-name="common-al">Rotterdam. </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30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5042</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vergunningvrije activiteiten voor het aanbrengen van een mantelbuis met kabel voor aan- en afvoer ter hoogte van Autolettestraat 20 in Rotterdam</meta:user-defined>
    <meta:user-defined meta:name="DCTERMS.W3CDTF/DCTERMS.available">2026-07-30</meta:user-defined>
    <meta:user-defined meta:name="DCTERMS.W3CDTF/OVERHEIDop.jaargang">2026</meta:user-defined>
    <meta:user-defined meta:name="OVERHEIDop.publicationIssue">20301</meta:user-defined>
    <meta:user-defined meta:name="OVERHEIDop.WsbID/DC.identifier">wsb-2026-20301</meta:user-defined>
    <meta:user-defined meta:name="OVERHEIDop.versieInformatie"/>
  </office:meta>
</office:document-meta>
</file>