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 MS-kabels t.b.v. distributiestation voor nieuwe wijk Fort Oriental in Goes</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8 juli 2026 een vergunningaanvraag voor aanleg MS-kabels t.b.v. distributiestation voor nieuwe wijk Fort Oriental in Goes. De aanvraag is geregistreerd onder zaaknummer VTH5946.</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26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6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6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46</meta:user-defined>
    <dc:language>nl</dc:language>
    <meta:user-defined meta:name="OVERHEIDop.locatietype/OVERHEIDop.gebiedsmarkering">Vlak</meta:user-defined>
    <meta:user-defined meta:name="DC.title">Aanvraag vergunning aanleg MS-kabels t.b.v. distributiestation voor nieuwe wijk Fort Oriental in Goes</meta:user-defined>
    <meta:user-defined meta:name="DCTERMS.W3CDTF/DCTERMS.available">2026-07-30</meta:user-defined>
    <meta:user-defined meta:name="DCTERMS.W3CDTF/OVERHEIDop.jaargang">2026</meta:user-defined>
    <meta:user-defined meta:name="OVERHEIDop.publicationIssue">20264</meta:user-defined>
    <meta:user-defined meta:name="OVERHEIDop.WsbID/DC.identifier">wsb-2026-20264</meta:user-defined>
    <meta:user-defined meta:name="OVERHEIDop.versieInformatie"/>
  </office:meta>
</office:document-meta>
</file>