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aanbrengen van kabels of leidingen nabij Abelenlaan e.o.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4982, ontvangstdatum aanvraag: 28 juli 2026)</text:p>
            <text:p text:style-name="common-al"/>
            <text:p text:style-name="common-al">Het hoogheemraadschap heeft een aanvraag om een omgevingsvergunning voor een wateractiviteit ontvangen. De vergunning is aangevraagd voor het verwijderen van en aanbrengen van kabels of leidingen nabij Abelenlaan, Hennepwerf, Bakwetering, ’t Sandtpad, Populier en omgeving, in Ouderkerk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2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003</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DC.title">Aanvraag vergunning voor het verwijderen en aanbrengen van kabels of leidingen nabij Abelenlaan e.o. in Ouderkerk aan den IJssel</meta:user-defined>
    <meta:user-defined meta:name="DCTERMS.W3CDTF/DCTERMS.available">2026-07-30</meta:user-defined>
    <meta:user-defined meta:name="DCTERMS.W3CDTF/OVERHEIDop.jaargang">2026</meta:user-defined>
    <meta:user-defined meta:name="OVERHEIDop.publicationIssue">20236</meta:user-defined>
    <meta:user-defined meta:name="OVERHEIDop.WsbID/DC.identifier">wsb-2026-20236</meta:user-defined>
    <meta:user-defined meta:name="OVERHEIDop.versieInformatie"/>
  </office:meta>
</office:document-meta>
</file>