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derhoudswerkzaamheden aan de 50 kV-kabelverbinding nabij Lage Rampertseweg 18 in Oosterland</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7 juli 2026 een vergunningaanvraag voor onderhoudswerkzaamheden aan de 50 kV-kabelverbinding nabij Lage Rampertseweg 18 in Oosterland. De aanvraag is geregistreerd onder zaaknummer VTH5929.</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1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29</meta:user-defined>
    <dc:language>nl</dc:language>
    <meta:user-defined meta:name="OVERHEIDop.locatietype/OVERHEIDop.gebiedsmarkering">Vlak</meta:user-defined>
    <meta:user-defined meta:name="DC.title">Aanvraag vergunning onderhoudswerkzaamheden aan de 50 kV-kabelverbinding nabij Lage Rampertseweg 18 in Oosterland</meta:user-defined>
    <meta:user-defined meta:name="DCTERMS.W3CDTF/DCTERMS.available">2026-07-30</meta:user-defined>
    <meta:user-defined meta:name="DCTERMS.W3CDTF/OVERHEIDop.jaargang">2026</meta:user-defined>
    <meta:user-defined meta:name="OVERHEIDop.publicationIssue">20188</meta:user-defined>
    <meta:user-defined meta:name="OVERHEIDop.WsbID/DC.identifier">wsb-2026-20188</meta:user-defined>
    <meta:user-defined meta:name="OVERHEIDop.versieInformatie"/>
  </office:meta>
</office:document-meta>
</file>