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uitvoeren werkzaamheden aan drie bruggen t.h.v. de Aerdtseweg in Babberic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uitvoeren van werkzaamheden aan drie bruggen.</text:p>
            <text:p text:style-name="common-al">Locatie: t.h.v. de Aerdtseweg in Babberich.</text:p>
            <text:p text:style-name="common-al">Zaaknummer: DSO2026070601550.</text:p>
            <text:p text:style-name="common-al">Datum bekendmaking besluit: 28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16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6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6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ende omgevingsvergunning wateractiviteit voor het uitvoeren werkzaamheden aan drie bruggen t.h.v. de Aerdtseweg in Babberich.</meta:user-defined>
    <meta:user-defined meta:name="DCTERMS.W3CDTF/DCTERMS.available">2026-07-30</meta:user-defined>
    <meta:user-defined meta:name="DCTERMS.W3CDTF/OVERHEIDop.jaargang">2026</meta:user-defined>
    <meta:user-defined meta:name="OVERHEIDop.publicationIssue">20169</meta:user-defined>
    <meta:user-defined meta:name="OVERHEIDop.WsbID/DC.identifier">wsb-2026-20169</meta:user-defined>
    <meta:user-defined meta:name="OVERHEIDop.versieInformatie"/>
  </office:meta>
</office:document-meta>
</file>