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plaatsen van een stuw nabij Welskerbos 5 in De Heurn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plaatsen van een stuw.</text:p>
            <text:p text:style-name="common-al">Locatie: nabij Welskerbos 5 in De Heurne.</text:p>
            <text:p text:style-name="common-al">Zaaknummer: DSO2026070601700.</text:p>
            <text:p text:style-name="common-al">Datum bekendmaking besluit: 28 juli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16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6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6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wateractiviteit voor het plaatsen van een stuw nabij Welskerbos 5 in De Heurne.</meta:user-defined>
    <meta:user-defined meta:name="DCTERMS.W3CDTF/DCTERMS.available">2026-07-30</meta:user-defined>
    <meta:user-defined meta:name="DCTERMS.W3CDTF/OVERHEIDop.jaargang">2026</meta:user-defined>
    <meta:user-defined meta:name="OVERHEIDop.publicationIssue">20160</meta:user-defined>
    <meta:user-defined meta:name="OVERHEIDop.WsbID/DC.identifier">wsb-2026-20160</meta:user-defined>
    <meta:user-defined meta:name="OVERHEIDop.versieInformatie"/>
  </office:meta>
</office:document-meta>
</file>