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huidige betonnen beschoeiing door een hardhouten beschoeiing ter plaatse van Schaikseweg 10 te Leer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huidige betonnen beschoeiing door een hardhouten beschoeiing ter plaatse van Schaikseweg 10 te Leerdam 
</text:p>
            <text:p text:style-name="common-al">Zaaknummer: 341045
</text:p>
            <text:p text:style-name="common-al">DSO verzoeknummer: 2026072701454
</text:p>
            <text:p text:style-name="common-al">Ontvangst aanvraag: 27-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045</meta:user-defined>
    <meta:user-defined meta:name="DCTERMS.abstract">het vervangen van huidige betonnen beschoeiing door een hardhouten beschoeiing ter plaatse van Schaikseweg 10 te Leerda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huidige betonnen beschoeiing door een hardhouten beschoeiing ter plaatse van Schaikseweg 10 te Leerdam</meta:user-defined>
    <meta:user-defined meta:name="DCTERMS.W3CDTF/DCTERMS.available">2026-07-30</meta:user-defined>
    <meta:user-defined meta:name="DCTERMS.W3CDTF/OVERHEIDop.jaargang">2026</meta:user-defined>
    <meta:user-defined meta:name="OVERHEIDop.publicationIssue">20156</meta:user-defined>
    <meta:user-defined meta:name="OVERHEIDop.WsbID/DC.identifier">wsb-2026-20156</meta:user-defined>
    <meta:user-defined meta:name="OVERHEIDop.versieInformatie"/>
  </office:meta>
</office:document-meta>
</file>