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inzagen van een weg in beheer bij waterschap Rivierenland voor herstellen van een lagedruk gasleiding ter plaatse van Heulenslag 59 te Bleskensgraaf</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inzagen van een weg in beheer bij waterschap Rivierenland voor herstellen van een lagedruk gasleiding ter plaatse van Heulenslag 59 te Bleskensgraaf. 
</text:p>
            <text:p text:style-name="common-al">Zaaknummer: 337672
</text:p>
            <text:p text:style-name="common-al">DSO verzoeknummer: 2026062601527
</text:p>
            <text:p text:style-name="common-al">Start bezwaartermijn: 29-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7672</meta:user-defined>
    <meta:user-defined meta:name="DCTERMS.abstract">inzagen van een weg in beheer bij waterschap Rivierenland voor herstellen van een lagedruk gasleiding ter plaatse van Heulenslag 59 te Bleskensgraaf</meta:user-defined>
    <dc:language>nl</dc:language>
    <meta:user-defined meta:name="OVERHEIDop.locatietype/OVERHEIDop.gebiedsmarkering">Vlak</meta:user-defined>
    <meta:user-defined meta:name="DC.title">Waterschap Rivierenland - verlenen omgevingsvergunning voor het inzagen van een weg in beheer bij waterschap Rivierenland voor herstellen van een lagedruk gasleiding ter plaatse van Heulenslag 59 te Bleskensgraaf</meta:user-defined>
    <meta:user-defined meta:name="DCTERMS.W3CDTF/DCTERMS.available">2026-07-30</meta:user-defined>
    <meta:user-defined meta:name="DCTERMS.W3CDTF/OVERHEIDop.jaargang">2026</meta:user-defined>
    <meta:user-defined meta:name="OVERHEIDop.publicationIssue">20155</meta:user-defined>
    <meta:user-defined meta:name="OVERHEIDop.WsbID/DC.identifier">wsb-2026-20155</meta:user-defined>
    <meta:user-defined meta:name="OVERHEIDop.versieInformatie"/>
  </office:meta>
</office:document-meta>
</file>