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R.V.V.-ontheffing voor het berijden van een aantal wegen gesloten voor verkeer zwaarder dan 15 ton in Alblasserwaard en Vijfheerenlanden voor de periode 1-3-2026 t/m 31-12-2026</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om voor het berijden van een aantal wegen gesloten voor verkeer zwaarder dan 15 ton in Alblasserwaard en Vijfheerenlanden voor de periode 1-3-2026 t/m 31-12-2026 een R.V.V.-ontheffing te verlenen.  
</text:p>
            <text:p text:style-name="common-al">Zaaknummer: 324583
</text:p>
            <text:p text:style-name="common-al">Start bezwaartermijn: 29-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text:p>
            <text:p text:style-name="common-al">
            <text:span text:style-name="nadrukvet">Bezwaar: 
</text:span>
          </text:p>
            <text:p text:style-name="common-al">Binnen zes weken vanaf datum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14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4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4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24583</meta:user-defined>
    <meta:user-defined meta:name="DCTERMS.abstract">het berijden van wegen gesloten voor verkeer zwaarder dan 15 ton in Alblasserwaard en Vijfheerenlanden</meta:user-defined>
    <dc:language>nl</dc:language>
    <meta:user-defined meta:name="OVERHEIDop.locatietype/OVERHEIDop.gebiedsmarkering">Punt</meta:user-defined>
    <meta:user-defined meta:name="DC.title">Waterschap Rivierenland - R.V.V.-ontheffing voor het berijden van een aantal wegen gesloten voor verkeer zwaarder dan 15 ton in Alblasserwaard en Vijfheerenlanden voor de periode 1-3-2026 t/m 31-12-2026</meta:user-defined>
    <meta:user-defined meta:name="DCTERMS.W3CDTF/DCTERMS.available">2026-07-30</meta:user-defined>
    <meta:user-defined meta:name="DCTERMS.W3CDTF/OVERHEIDop.jaargang">2026</meta:user-defined>
    <meta:user-defined meta:name="OVERHEIDop.publicationIssue">20144</meta:user-defined>
    <meta:user-defined meta:name="OVERHEIDop.WsbID/DC.identifier">wsb-2026-20144</meta:user-defined>
    <meta:user-defined meta:name="OVERHEIDop.versieInformatie"/>
  </office:meta>
</office:document-meta>
</file>