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lengen van een vlonder ter plaatse van De Rik 17 in Briell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4-07-2026 en geregistreerd onder zaaknummer  VTH202607-073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14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4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4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34</meta:user-defined>
    <meta:user-defined meta:name="DCTERMS.abstract">het verlengen van een vlonder ter plaatse van De Rik 17 in Briell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lengen van een vlonder ter plaatse van De Rik 17 in Brielle</meta:user-defined>
    <meta:user-defined meta:name="DCTERMS.W3CDTF/DCTERMS.available">2026-07-30</meta:user-defined>
    <meta:user-defined meta:name="DCTERMS.W3CDTF/OVERHEIDop.jaargang">2026</meta:user-defined>
    <meta:user-defined meta:name="OVERHEIDop.publicationIssue">20143</meta:user-defined>
    <meta:user-defined meta:name="OVERHEIDop.WsbID/DC.identifier">wsb-2026-20143</meta:user-defined>
    <meta:user-defined meta:name="OVERHEIDop.versieInformatie"/>
  </office:meta>
</office:document-meta>
</file>