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plaatsen van een beschoeiing en antiworteldoek in primair water 007771 ter plaatse van de Middelkampseweg 32A te Gamer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plaatsen van een beschoeiing en antiworteldoek in primair water 007771 ter plaatse van de Middelkampseweg 32A te Gameren. 
</text:p>
            <text:p text:style-name="common-al">Zaaknummer: 336734
</text:p>
            <text:p text:style-name="common-al">DSO verzoeknummer: 2026061701744
</text:p>
            <text:p text:style-name="common-al">Start bezwaartermijn: 29-07-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13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3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3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36734</meta:user-defined>
    <meta:user-defined meta:name="DCTERMS.abstract">het plaatsen van een beschoeiing en antiworteldoek in primair water 007771 ter plaatse van de Middelkampseweg 32A te Gameren</meta:user-defined>
    <dc:language>nl</dc:language>
    <meta:user-defined meta:name="OVERHEIDop.locatietype/OVERHEIDop.gebiedsmarkering">Vlak</meta:user-defined>
    <meta:user-defined meta:name="DC.title">Waterschap Rivierenland - verlenen omgevingsvergunning voor het plaatsen van een beschoeiing en antiworteldoek in primair water 007771 ter plaatse van de Middelkampseweg 32A te Gameren</meta:user-defined>
    <meta:user-defined meta:name="DCTERMS.W3CDTF/DCTERMS.available">2026-07-30</meta:user-defined>
    <meta:user-defined meta:name="DCTERMS.W3CDTF/OVERHEIDop.jaargang">2026</meta:user-defined>
    <meta:user-defined meta:name="OVERHEIDop.publicationIssue">20131</meta:user-defined>
    <meta:user-defined meta:name="OVERHEIDop.WsbID/DC.identifier">wsb-2026-20131</meta:user-defined>
    <meta:user-defined meta:name="OVERHEIDop.versieInformatie"/>
  </office:meta>
</office:document-meta>
</file>