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plaatsen van overhangend bouwwerk, het uitvoeren van heiwerkzaamheden ter hoogte van Gemberpad kavel 6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plaatsen van overhangend bouwwerk, het uitvoeren van heiwerkzaamheden ter hoogte van Gemberpad kavel 6 te Almer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27-07-2026 en geregistreerd onder zaaknummer 1019225.</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12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225</meta:user-defined>
    <meta:user-defined meta:name="DCTERMS.abstract">aanvraag vergunning (W): plaatsen overhangend bouwwerk, uitvoeren heiwerkzaamheden, thv Gemberpad kavel 6, Almere</meta:user-defined>
    <dc:language>nl</dc:language>
    <meta:user-defined meta:name="OVERHEIDop.locatietype/OVERHEIDop.gebiedsmarkering">Vlak</meta:user-defined>
    <meta:user-defined meta:name="DC.title">Waterschap Zuiderzeeland – kennisgeving aanvraag omgevingsvergunning Omgevingswet voor het plaatsen van overhangend bouwwerk, het uitvoeren van heiwerkzaamheden ter hoogte van Gemberpad kavel 6 te Almere.</meta:user-defined>
    <meta:user-defined meta:name="DCTERMS.W3CDTF/DCTERMS.available">2026-07-30</meta:user-defined>
    <meta:user-defined meta:name="DCTERMS.W3CDTF/OVERHEIDop.jaargang">2026</meta:user-defined>
    <meta:user-defined meta:name="OVERHEIDop.publicationIssue">20129</meta:user-defined>
    <meta:user-defined meta:name="OVERHEIDop.WsbID/DC.identifier">wsb-2026-20129</meta:user-defined>
    <meta:user-defined meta:name="OVERHEIDop.versieInformatie"/>
  </office:meta>
</office:document-meta>
</file>