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weigeren omgevingsvergunning voor het buiten bedrijf stellen en aanleggen van een laagspanningskabel via een persing in de (beschermingszone van de) waterkering ter plaatse van Maasdijk 12 te Rossum</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besloten een omgevingsvergunning te weigeren voor het buiten bedrijf stellen en aanleggen van een laagspanningskabel via een persing in de (beschermingszone van de) waterkering ter plaatse van Maasdijk 12 te Rossum. 
</text:p>
            <text:p text:style-name="common-al">Zaaknummer: 332162
</text:p>
            <text:p text:style-name="common-al">DSO verzoeknummer: 2026051300638
</text:p>
            <text:p text:style-name="common-al">Start bezwaartermijn: 29-07-2026
</text:p>
            <text:p text:style-name="common-al">
            <text:span text:style-name="nadrukvet">Informatie: 
</text:span>
          </text:p>
            <text:p text:style-name="common-al">Voor meer informatie kunt u contact opnemen met de afdeling Vergunningen, Toezicht en Handhaving van Waterschap Rivierenland, bereikbaar via telefoonnummer 0344-649494 of e-mail vergunningen@wsrl.nl 
</text:p>
            <text:p text:style-name="common-al">
            <text:span text:style-name="nadrukvet">Bezwaar: 
</text:span>
          </text:p>
            <text:p text:style-name="common-al">Binnen zes weken vanaf datum begin bezwaartermijn kunnen belanghebbenden een gemotiveerd bezwaarschrift indienen bij het college van dijkgraaf en heemraden van Waterschap Rivierenland.  
</text:p>
            <text:p text:style-name="last-al">
Voor meer informatie, zie <text:a xlink:href="https://www.waterschaprivierenland.nl/bezwaar-tegen-een-besluit" xlink:type="simple">de website</text:a> van Waterschap Rivierenla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0128</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128</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128</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332162</meta:user-defined>
    <meta:user-defined meta:name="DCTERMS.abstract">buiten bedrijf stellen en aanleggen van een laagspanningskabel via een persing in de (beschermingszone van de) waterkering tpv Maasdijk 12 te Rossum</meta:user-defined>
    <dc:language>nl</dc:language>
    <meta:user-defined meta:name="OVERHEIDop.locatietype/OVERHEIDop.gebiedsmarkering">Punt</meta:user-defined>
    <meta:user-defined meta:name="OVERHEIDop.locatietype/OVERHEIDop.gebiedsmarkering">Vlak</meta:user-defined>
    <meta:user-defined meta:name="DC.title">Waterschap Rivierenland - weigeren omgevingsvergunning voor het buiten bedrijf stellen en aanleggen van een laagspanningskabel via een persing in de (beschermingszone van de) waterkering ter plaatse van Maasdijk 12 te Rossum</meta:user-defined>
    <meta:user-defined meta:name="DCTERMS.W3CDTF/DCTERMS.available">2026-07-30</meta:user-defined>
    <meta:user-defined meta:name="DCTERMS.W3CDTF/OVERHEIDop.jaargang">2026</meta:user-defined>
    <meta:user-defined meta:name="OVERHEIDop.publicationIssue">20128</meta:user-defined>
    <meta:user-defined meta:name="OVERHEIDop.WsbID/DC.identifier">wsb-2026-20128</meta:user-defined>
    <meta:user-defined meta:name="OVERHEIDop.versieInformatie"/>
  </office:meta>
</office:document-meta>
</file>