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aanleggen van dammen met duikers in tertiaire watergangen ter hoogte van Middenpolderweg te Streefker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aanleggen van dammen met duikers in tertiaire watergangen ter hoogte van Middenpolderweg te Streefkerk. 
</text:p>
            <text:p text:style-name="common-al">Zaaknummer: 335624
</text:p>
            <text:p text:style-name="common-al">DSO verzoeknummer: 2026061102131
</text:p>
            <text:p text:style-name="common-al">Start bezwaartermijn: 29-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12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5624</meta:user-defined>
    <meta:user-defined meta:name="DCTERMS.abstract">het aanleggen van dammen met duikers in tertiaire watergangen ter hoogte van Middenpolderweg te Streefkerk</meta:user-defined>
    <dc:language>nl</dc:language>
    <meta:user-defined meta:name="OVERHEIDop.locatietype/OVERHEIDop.gebiedsmarkering">Vlak</meta:user-defined>
    <meta:user-defined meta:name="DC.title">Waterschap Rivierenland - verlenen omgevingsvergunning voor het aanleggen van dammen met duikers in tertiaire watergangen ter hoogte van Middenpolderweg te Streefkerk</meta:user-defined>
    <meta:user-defined meta:name="DCTERMS.W3CDTF/DCTERMS.available">2026-07-30</meta:user-defined>
    <meta:user-defined meta:name="DCTERMS.W3CDTF/OVERHEIDop.jaargang">2026</meta:user-defined>
    <meta:user-defined meta:name="OVERHEIDop.publicationIssue">20127</meta:user-defined>
    <meta:user-defined meta:name="OVERHEIDop.WsbID/DC.identifier">wsb-2026-20127</meta:user-defined>
    <meta:user-defined meta:name="OVERHEIDop.versieInformatie"/>
  </office:meta>
</office:document-meta>
</file>