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ornemen om een vergunning te verlenen voor het verbeteren van de waterkwaliteit door het afvangen van bodemwoelende vissen en het toepassen van fosfaatbindende klei, ter hoogte van de Bergse Plassen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29004, verzenddatum 28 juli 2026)</text:p>
            <text:p text:style-name="common-al"/>
            <text:p text:style-name="common-al">Het hoogheemraadschap is van plan om een omgevingsvergunning voor een wateractiviteit te verlenen. De vergunning is aangevraagd voor het:</text:p>
            <text:p text:style-name="common-al">- Lozen van water op een oppervlaktewaterlichaam;</text:p>
            <text:p text:style-name="common-al">- Lozen van stoffen of warmte op een oppervlaktewaterlichaam;</text:p>
            <text:p text:style-name="common-al">- Onttrekken van water uit een oppervlaktewaterlichaam;</text:p>
            <text:p text:style-name="common-al">- Aanbrengen of verwijderen van grond in of uit een oppervlaktewaterlichaam;</text:p>
            <text:p text:style-name="common-al">- Uitvoeren van visactiviteiten.</text:p>
            <text:p text:style-name="common-al">De activiteiten worden uitgevoerd ter hoogte van de Bergse Plassen in Rotterdam. </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U kunt hier nu op reageren.</text:p>
            <text:p text:style-name="common-al"/>
            <text:p text:style-name="common-al">
            <text:span text:style-name="nadrukvet">Hoe kunt u de documenten bekijken?</text:span>
          </text:p>
            <text:p text:style-name="common-al">Voor het digitaal bekijken van de ontwerpvergunning en de bijbehorende documenten klikt u op ‘Bekijk documenten’. U kunt de documenten ook op het kantoor van het hoogheemraadschap aan de Maasboulevard 123 in Rotterdam bekijken. Maak hiervoor vooraf een afspraak via het telefoonnummer 010 - 45 37 300 of via het e-mailadres vergunningen@hhsk.nl.</text:p>
            <text:p text:style-name="common-al"/>
            <text:p text:style-name="common-al">
            <text:span text:style-name="nadrukvet">Wilt u reageren op de ontwerpvergunning?</text:span>
          </text:p>
            <text:p text:style-name="common-al">U kunt tot en met 10 september 2026 mondeling of schriftelijk reageren op het ontwerpvergunning. Dit heet het indienen van een zienswijze. Op onze website vindt u een uitleg hoe u een zienswijze kunt indienen.</text:p>
            <text:p text:style-name="common-al"/>
            <text:p text:style-name="common-al">In deze periode kunt u ook de documenten met informatie over het ontwerpbesluit online bekijken. Het hoogheemraadschap bekijkt alle reacties bij het nemen van een definitief besluit. Wanneer u niet reageert op het ontwerpbesluit, kunt u vaak later niet meer reageren op het definitieve besluit.</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name="ondertekening_id1-3-2-2-2">
            <text:p><text:span text:style-name="ondertekening_naam">
            <text:span text:style-name="voornaam"/>
            <text:span text:style-name="achternaam"/>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101</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1</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101</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van Schieland en de Krimpenerwaard</meta:user-defined>
    <meta:user-defined meta:name="OVERHEIDop.Rubriek/DC.type">omgevingsvergunning</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429004</meta:user-defined>
    <dc:language>nl</dc:language>
    <meta:user-defined meta:name="OVERHEIDop.locatietype/OVERHEIDop.gebiedsmarkering">Lijn</meta:user-defined>
    <meta:user-defined meta:name="DC.title">Voornemen om een vergunning te verlenen voor het verbeteren van de waterkwaliteit door het afvangen van bodemwoelende vissen en het toepassen van fosfaatbindende klei, ter hoogte van de Bergse Plassen in Rotterdam</meta:user-defined>
    <meta:user-defined meta:name="OVERHEIDop.datumEindeReactietermijn">2026-09-10</meta:user-defined>
    <meta:user-defined meta:name="OVERHEIDop.TilID/OVERHEIDop.terinzageleggingOP">til-2026-30245</meta:user-defined>
    <meta:user-defined meta:name="DCTERMS.W3CDTF/DCTERMS.available">2026-07-30</meta:user-defined>
    <meta:user-defined meta:name="DCTERMS.W3CDTF/OVERHEIDop.jaargang">2026</meta:user-defined>
    <meta:user-defined meta:name="OVERHEIDop.publicationIssue">20101</meta:user-defined>
    <meta:user-defined meta:name="OVERHEIDop.WsbID/DC.identifier">wsb-2026-20101</meta:user-defined>
    <meta:user-defined meta:name="OVERHEIDop.versieInformatie"/>
  </office:meta>
</office:document-meta>
</file>