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erwijderen aansluiting drinkwater d.m.v een open ontgraving nabij Scheldestraat 7 in Cadzand</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7 juli 2026 een vergunningaanvraag voor verwijderen aansluiting drinkwater d.m.v een open ontgraving nabij Scheldestraat 7 in Cadzand. De aanvraag is geregistreerd onder zaaknummer VTH5914.</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09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9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9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14</meta:user-defined>
    <dc:language>nl</dc:language>
    <meta:user-defined meta:name="OVERHEIDop.locatietype/OVERHEIDop.gebiedsmarkering">Lijn</meta:user-defined>
    <meta:user-defined meta:name="DC.title">Aanvraag vergunning verwijderen aansluiting drinkwater d.m.v een open ontgraving nabij Scheldestraat 7 in Cadzand</meta:user-defined>
    <meta:user-defined meta:name="DCTERMS.W3CDTF/DCTERMS.available">2026-07-29</meta:user-defined>
    <meta:user-defined meta:name="DCTERMS.W3CDTF/OVERHEIDop.jaargang">2026</meta:user-defined>
    <meta:user-defined meta:name="OVERHEIDop.publicationIssue">20095</meta:user-defined>
    <meta:user-defined meta:name="OVERHEIDop.WsbID/DC.identifier">wsb-2026-20095</meta:user-defined>
    <meta:user-defined meta:name="OVERHEIDop.versieInformatie"/>
  </office:meta>
</office:document-meta>
</file>