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erwijderen  oude aansluiting en aanleg nieuwe aansluiting drinkwater nabij Oostelijke Kanaalweg 16 in Wemelding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7 juli 2026 een vergunningaanvraag voor het verwijderen van een oude aansluiting en aanleggen van een nieuwe aansluiting drinkwater nabij Oostelijke Kanaalweg 16 in Wemeldinge. De aanvraag is geregistreerd onder zaaknummer VTH5912.</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08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8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8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12</meta:user-defined>
    <dc:language>nl</dc:language>
    <meta:user-defined meta:name="OVERHEIDop.locatietype/OVERHEIDop.gebiedsmarkering">Vlak</meta:user-defined>
    <meta:user-defined meta:name="DC.title">Aanvraag vergunning verwijderen  oude aansluiting en aanleg nieuwe aansluiting drinkwater nabij Oostelijke Kanaalweg 16 in Wemeldinge</meta:user-defined>
    <meta:user-defined meta:name="DCTERMS.W3CDTF/DCTERMS.available">2026-07-29</meta:user-defined>
    <meta:user-defined meta:name="DCTERMS.W3CDTF/OVERHEIDop.jaargang">2026</meta:user-defined>
    <meta:user-defined meta:name="OVERHEIDop.publicationIssue">20086</meta:user-defined>
    <meta:user-defined meta:name="OVERHEIDop.WsbID/DC.identifier">wsb-2026-20086</meta:user-defined>
    <meta:user-defined meta:name="OVERHEIDop.versieInformatie"/>
  </office:meta>
</office:document-meta>
</file>