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leggen van een gasleid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leggen van een gasleiding</text:p>
            <text:p text:style-name="common-al">Locatie: Stokhorstweg 11 Doetinchem</text:p>
            <text:p text:style-name="common-al">Zaaknummer: DSO2026070900077</text:p>
            <text:p text:style-name="common-al">Datum bekendmaking besluit: 27 juli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08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8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8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omgevingsvergunning wateractiviteit voor het leggen van een gasleiding</meta:user-defined>
    <meta:user-defined meta:name="DCTERMS.W3CDTF/DCTERMS.available">2026-07-29</meta:user-defined>
    <meta:user-defined meta:name="DCTERMS.W3CDTF/OVERHEIDop.jaargang">2026</meta:user-defined>
    <meta:user-defined meta:name="OVERHEIDop.publicationIssue">20085</meta:user-defined>
    <meta:user-defined meta:name="OVERHEIDop.WsbID/DC.identifier">wsb-2026-20085</meta:user-defined>
    <meta:user-defined meta:name="OVERHEIDop.versieInformatie"/>
  </office:meta>
</office:document-meta>
</file>