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8741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Vervangen Duiker 408 (Hoefbuurt) aan [Locatie]. [Mogelijke toelichting en uitleg over activiteit]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6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0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29753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8741 voor [omschrijving activiteit en locatie activiteit]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75</meta:user-defined>
    <meta:user-defined meta:name="OVERHEIDop.WsbID/DC.identifier">wsb-2026-20075</meta:user-defined>
    <meta:user-defined meta:name="OVERHEIDop.versieInformatie"/>
  </office:meta>
</office:document-meta>
</file>