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gedeeltelijk verleggen van een mountainbikeroute nabij Noordoever Oostvoornse Meer in Oostvoorn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3-07-2026 en geregistreerd onder zaaknummer  VTH202607-070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06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6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6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707</meta:user-defined>
    <meta:user-defined meta:name="DCTERMS.abstract">het gedeeltelijk verleggen van een mountainbikeroute nabij Noordoever Oostvoornse Meer in Oostvoorn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gedeeltelijk verleggen van een mountainbikeroute nabij Noordoever Oostvoornse Meer in Oostvoorne</meta:user-defined>
    <meta:user-defined meta:name="DCTERMS.W3CDTF/DCTERMS.available">2026-07-29</meta:user-defined>
    <meta:user-defined meta:name="DCTERMS.W3CDTF/OVERHEIDop.jaargang">2026</meta:user-defined>
    <meta:user-defined meta:name="OVERHEIDop.publicationIssue">20064</meta:user-defined>
    <meta:user-defined meta:name="OVERHEIDop.WsbID/DC.identifier">wsb-2026-20064</meta:user-defined>
    <meta:user-defined meta:name="OVERHEIDop.versieInformatie"/>
  </office:meta>
</office:document-meta>
</file>