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aanpassen van grinddammen ter plaatse van Slag Stormvogel en Slag Bergeend, Noordoever Oostvoornse Meer in Oostvoorn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3-07-2026 en geregistreerd onder zaaknummer  VTH202607-0705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060</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60</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60</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705</meta:user-defined>
    <meta:user-defined meta:name="DCTERMS.abstract">het aanpassen van grinddammen ter plaatse van Slag Stormvogel en Slag Bergeend, Noordoever Oostvoornse Meer in Oostvoorn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aanpassen van grinddammen ter plaatse van Slag Stormvogel en Slag Bergeend, Noordoever Oostvoornse Meer in Oostvoorne</meta:user-defined>
    <meta:user-defined meta:name="DCTERMS.W3CDTF/DCTERMS.available">2026-07-29</meta:user-defined>
    <meta:user-defined meta:name="DCTERMS.W3CDTF/OVERHEIDop.jaargang">2026</meta:user-defined>
    <meta:user-defined meta:name="OVERHEIDop.publicationIssue">20060</meta:user-defined>
    <meta:user-defined meta:name="OVERHEIDop.WsbID/DC.identifier">wsb-2026-20060</meta:user-defined>
    <meta:user-defined meta:name="OVERHEIDop.versieInformatie"/>
  </office:meta>
</office:document-meta>
</file>