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inrichten van twee tijdelijke depots bij een waterkering op de locatie nabij Goudse straatweg 80 en Willeskop 79 in Oudewater. (code HDSR743091)</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text:p>
            <text:p text:style-name="common-al">1. het tijdelijk aanbrengen van grond, het plaatsen van objecten en een hekwerk op de locaties Goudse straatweg 80 en Willeskop 79 in Oudewater. </text:p>
            <text:p text:style-name="common-al">2. het behouden van de werken, waarvoor deze vergunning is verleend, tot uiterlijk 01 maart 2028. </text:p>
            <text:p text:style-name="common-al">Dit besluit is verzonden op 27 juli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span text:style-name="nadrukvet">Bezwaar </text:span>
          </text:p>
            <text:p text:style-name="common-al">Wanneer u rechtstreeks belanghebbende bent, kunt u binnen 6 weken, tot en met 7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29 juli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0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43091</meta:user-defined>
    <meta:user-defined meta:name="DCTERMS.abstract">Verleende omgevingsvergunning voor een wateractiviteit voor het inrichten van twee tijdelijke depots bij een waterkering op de locatie nabij Goudse straatweg 80 en Willeskop 79 in Oudewater.</meta:user-defined>
    <dc:language>nl</dc:language>
    <meta:user-defined meta:name="OVERHEIDop.locatietype/OVERHEIDop.gebiedsmarkering">Adres</meta:user-defined>
    <meta:user-defined meta:name="OVERHEIDop.locatietype/OVERHEIDop.gebiedsmarkering">Adres</meta:user-defined>
    <meta:user-defined meta:name="DC.title">Hoogheemraadschap De Stichtse Rijnlanden – Verleende omgevingsvergunning voor een wateractiviteit voor het inrichten van twee tijdelijke depots bij een waterkering op de locatie nabij Goudse straatweg 80 en Willeskop 79 in Oudewater. (code HDSR743091)</meta:user-defined>
    <meta:user-defined meta:name="OVERHEIDop.datumEindeReactietermijn">2026-09-07</meta:user-defined>
    <meta:user-defined meta:name="OVERHEIDop.TilID/OVERHEIDop.terinzageleggingOP">til-2026-30163</meta:user-defined>
    <meta:user-defined meta:name="DCTERMS.W3CDTF/DCTERMS.available">2026-07-29</meta:user-defined>
    <meta:user-defined meta:name="DCTERMS.W3CDTF/OVERHEIDop.jaargang">2026</meta:user-defined>
    <meta:user-defined meta:name="OVERHEIDop.publicationIssue">20039</meta:user-defined>
    <meta:user-defined meta:name="OVERHEIDop.WsbID/DC.identifier">wsb-2026-20039</meta:user-defined>
    <meta:user-defined meta:name="OVERHEIDop.versieInformatie"/>
  </office:meta>
</office:document-meta>
</file>