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het verwijderen en leggen van kabels nabij de Helstraat in Groes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het verwijderen en leggen van kabels.</text:p>
            <text:p text:style-name="common-al">Locatie: nabij de Helstraat in Groessen.</text:p>
            <text:p text:style-name="common-al">Zaaknummer: DSO2026052901164.</text:p>
            <text:p text:style-name="common-al">Datum bekendmaking besluit: 27 juli 2026.</text:p>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002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2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2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e omgevingsvergunning wateractiviteit voor het verwijderen en leggen van kabels nabij de Helstraat in Groessen.</meta:user-defined>
    <meta:user-defined meta:name="DCTERMS.W3CDTF/DCTERMS.available">2026-07-29</meta:user-defined>
    <meta:user-defined meta:name="DCTERMS.W3CDTF/OVERHEIDop.jaargang">2026</meta:user-defined>
    <meta:user-defined meta:name="OVERHEIDop.publicationIssue">20027</meta:user-defined>
    <meta:user-defined meta:name="OVERHEIDop.WsbID/DC.identifier">wsb-2026-20027</meta:user-defined>
    <meta:user-defined meta:name="OVERHEIDop.versieInformatie"/>
  </office:meta>
</office:document-meta>
</file>