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verwijderen en aanbrengen van kabels en las- of aansluitgaten ter hoogte van Dorpsstraat en Hoofdstraat in Krimpen aan de Lek</text:p>
      <text:section text:name="zakelijke-mededeling_id1-3-2" text:style-name="zakelijke-mededeling">
        <text:section text:name="zakelijke-mededeling-tekst_id1-3-2-1" text:style-name="zakelijke-mededeling-tekst">
          <text:section text:name="tekst_id1-3-2-1-1" text:style-name="tekst">
            <text:p text:style-name="common-al">(zaaknummer 432573, verzenddatum 24 jul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en aanbrengen van kabels en las- of aansluitgaten in het beperkingengebied van een primaire waterkering ter hoogte van Dorpsstraat en Hoofdstraat in Krimpen aan de Lek, gemeente Krimpenerwaar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00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0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0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41</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Besluit vergunningvrije activiteiten voor het verwijderen en aanbrengen van kabels en las- of aansluitgaten ter hoogte van Dorpsstraat en Hoofdstraat in Krimpen aan de Lek</meta:user-defined>
    <meta:user-defined meta:name="DCTERMS.W3CDTF/DCTERMS.available">2026-07-28</meta:user-defined>
    <meta:user-defined meta:name="DCTERMS.W3CDTF/OVERHEIDop.jaargang">2026</meta:user-defined>
    <meta:user-defined meta:name="OVERHEIDop.publicationIssue">20005</meta:user-defined>
    <meta:user-defined meta:name="OVERHEIDop.WsbID/DC.identifier">wsb-2026-20005</meta:user-defined>
    <meta:user-defined meta:name="OVERHEIDop.versieInformatie"/>
  </office:meta>
</office:document-meta>
</file>